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976000002D88BB1D5B0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Tabelle1" style:family="table">
      <style:table-properties style:width="9.952cm" table:align="left"/>
    </style:style>
    <style:style style:name="Tabelle1.A" style:family="table-column">
      <style:table-column-properties style:column-width="1.584cm"/>
    </style:style>
    <style:style style:name="Tabelle1.B" style:family="table-column">
      <style:table-column-properties style:column-width="2.304cm"/>
    </style:style>
    <style:style style:name="Tabelle1.D" style:family="table-column">
      <style:table-column-properties style:column-width="3.761cm"/>
    </style:style>
    <style:style style:name="Tabelle1.A1" style:family="table-cell">
      <style:table-cell-properties style:vertical-align="middle" fo:padding="0.049cm" fo:border="none"/>
    </style:style>
    <style:style style:name="P1" style:family="paragraph" style:parent-style-name="Heading_20_1">
      <style:paragraph-properties fo:margin-top="0cm" fo:margin-bottom="0.247cm" style:contextual-spacing="false" fo:line-height="115%"/>
    </style:style>
    <style:style style:name="P2" style:family="paragraph" style:parent-style-name="Heading_20_2">
      <style:paragraph-properties fo:margin-top="0cm" fo:margin-bottom="0.247cm" style:contextual-spacing="false" fo:line-height="115%"/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ext_20_body" style:list-style-name="L1"/>
    <style:style style:name="P5" style:family="paragraph" style:parent-style-name="Text_20_body" style:list-style-name="L2">
      <style:paragraph-properties fo:margin-top="0cm" fo:margin-bottom="0cm" style:contextual-spacing="false"/>
    </style:style>
    <style:style style:name="P6" style:family="paragraph" style:parent-style-name="Text_20_body" style:list-style-name="L2"/>
    <style:style style:name="P7" style:family="paragraph" style:parent-style-name="Table_20_Contents">
      <style:text-properties officeooo:rsid="000d10d0"/>
    </style:style>
    <style:style style:name="P8" style:family="paragraph" style:parent-style-name="Horizontal_20_Line">
      <style:paragraph-properties fo:margin-top="0cm" fo:margin-bottom="0.247cm" style:contextual-spacing="false" fo:line-height="115%"/>
    </style:style>
    <style:style style:name="T1" style:family="text">
      <style:text-properties officeooo:rsid="000eb142"/>
    </style:style>
    <style:style style:name="T2" style:family="text">
      <style:text-properties officeooo:rsid="000fb58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Musterverfahren zur Umsetzung des § 25 KDG-DVO (Faxübermittlungen)</text:h>
      <text:h text:style-name="P2" text:outline-level="2">FAX-01 – Hinweise zur Nutzung</text:h>
      <text:h text:style-name="P2" text:outline-level="2"/>
      <text:h text:style-name="P2" text:outline-level="2">1. Ziel des Musterverfahrens</text:h>
      <text:p text:style-name="Text_20_body">Mit § 25 der Durchführungsverordnung zum Gesetz über den Kirchlichen Datenschutz (KDG-DVO) hat der kirchliche Gesetzgeber die Übermittlung personenbezogener Daten per Telefax grundsätzlich untersagt und nur noch unter engen Voraussetzungen Ausnahmen zugelassen.</text:p>
      <text:p text:style-name="Text_20_body">Für viele kirchliche Einrichtungen bedeutet dies, bestehende Arbeitsabläufe zu überprüfen und gegebenenfalls neu zu organisieren. Zugleich bestehen weiterhin einzelne Fallkonstellationen, in denen eine Faxübermittlung ausnahmsweise erforderlich sein kann.</text:p>
      <text:p text:style-name="Text_20_body">Das vorliegende Musterverfahren unterstützt kirchliche Stellen dabei, diese Ausnahmen nachvollziehbar, einheitlich und rechtssicher zu dokumentieren. Hierzu enthält es aufeinander abgestimmte Musterdokumente, die den gesamten Entscheidungsprozess – von der Antragstellung bis zur Dokumentation der Entscheidung – abbilden.</text:p>
      <text:p text:style-name="Text_20_body">Die einzelnen Dokumente sind aufeinander abgestimmt und bilden gemeinsam ein vollständiges Verfahren zur Bearbeitung von Anträgen auf Erteilung einer Ausnahmegenehmigung nach § 25 KDG-DVO.</text:p>
      <text:h text:style-name="P2" text:outline-level="2"/>
      <text:h text:style-name="P2" text:outline-level="2">2. Inhalt des Musterverfahrens</text:h>
      <text:p text:style-name="Text_20_body">Das Musterverfahren umfasst folgende Dokumente:</text:p>
      <text:p text:style-name="Text_20_body"><text:span text:style-name="Strong_20_Emphasis">FAX-02 – Dienstanweisung</text:span></text:p>
      <text:p text:style-name="Text_20_body">Regelt den grundsätzlichen Umgang mit Faxübermittlungen personenbezogener Daten innerhalb der Einrichtung und beschreibt das Verfahren zur Beantragung und Erteilung von Ausnahmegenehmigungen.</text:p>
      <text:p text:style-name="Text_20_body"><text:span text:style-name="Strong_20_Emphasis">FAX-03 – Register der Ausnahmegenehmigungen</text:span></text:p>
      <text:p text:style-name="Text_20_body">Dient der zentralen Dokumentation sämtlicher erteilter Ausnahmegenehmigungen sowie ihrer Geltungsdauer.</text:p>
      <text:p text:style-name="Text_20_body"><text:span text:style-name="Strong_20_Emphasis">FAX-0</text:span><text:span text:style-name="Strong_20_Emphasis"><text:span text:style-name="T1">4</text:span></text:span><text:span text:style-name="Strong_20_Emphasis"> – Antrag</text:span></text:p>
      <text:p text:style-name="Text_20_body"><text:soft-page-break/>Erfasst die wesentlichen Informationen zum beantragten Faxprozess und bildet die Grundlage für die weitere Prüfung.</text:p>
      <text:p text:style-name="Text_20_body"><text:span text:style-name="Strong_20_Emphasis">FAX-0</text:span><text:span text:style-name="Strong_20_Emphasis"><text:span text:style-name="T1">5</text:span></text:span><text:span text:style-name="Strong_20_Emphasis"> – Risikoanalyse</text:span></text:p>
      <text:p text:style-name="Text_20_body">Dokumentiert die mit dem Faxprozess verbundenen Risiken sowie die vorgesehenen Schutzmaßnahmen und unterstützt die Entscheidungsfindung.</text:p>
      <text:p text:style-name="Text_20_body"><text:span text:style-name="Strong_20_Emphasis">FAX-0</text:span><text:span text:style-name="Strong_20_Emphasis"><text:span text:style-name="T1">6</text:span></text:span><text:span text:style-name="Strong_20_Emphasis"> – Selbstauskunft</text:span></text:p>
      <text:p text:style-name="Text_20_body">Erfasst die Angaben der empfangenden Stelle zu den organisatorischen Rahmenbedingungen des Faxempfangs.</text:p>
      <text:p text:style-name="Text_20_body"><text:span text:style-name="Strong_20_Emphasis">FAX-0</text:span><text:span text:style-name="Strong_20_Emphasis"><text:span text:style-name="T1">7</text:span></text:span><text:span text:style-name="Strong_20_Emphasis"> – Ausnahmegenehmigung</text:span></text:p>
      <text:p text:style-name="Text_20_body">Dokumentiert die Entscheidung einschließlich ihrer wesentlichen Begründung sowie etwaiger Nebenbestimmungen.</text:p>
      <text:p text:style-name="Text_20_body"><text:span text:style-name="Strong_20_Emphasis">FAX-0</text:span><text:span text:style-name="Strong_20_Emphasis"><text:span text:style-name="T1">8</text:span></text:span><text:span text:style-name="Strong_20_Emphasis"> – Entscheidungsmatrix</text:span></text:p>
      <text:p text:style-name="Text_20_body">Unterstützt die zuständigen Mitarbeitenden bei einer einheitlichen und nachvollziehbaren Beurteilung von Anträgen.</text:p>
      <text:h text:style-name="P2" text:outline-level="2"/>
      <text:h text:style-name="P2" text:outline-level="2">3. Empfohlener Verfahrensablauf</text:h>
      <text:p text:style-name="Text_20_body">Die Dokumente sind in der folgenden Reihenfolge einzusetzen:</text:p>
      <text:list text:style-name="L1">
        <text:list-item>
          <text:p text:style-name="P3">Erlass der Dienstanweisung (FAX-02) </text:p>
        </text:list-item>
        <text:list-item>
          <text:p text:style-name="P3">Antrag auf Erteilung einer Ausnahmegenehmigung (FAX-04) </text:p>
        </text:list-item>
        <text:list-item>
          <text:p text:style-name="P3">Durchführung der Risikoanalyse (FAX-05) </text:p>
        </text:list-item>
        <text:list-item>
          <text:p text:style-name="P3">Einholung der Selbstauskunft der empfangenden Stelle, soweit erforderlich (FAX-06) </text:p>
        </text:list-item>
        <text:list-item>
          <text:p text:style-name="P3">Entscheidung über den Antrag (FAX-07) </text:p>
        </text:list-item>
        <text:list-item>
          <text:p text:style-name="P4">Eintragung der Entscheidung in das Register der Ausnahmegenehmigungen (FAX-03) </text:p>
        </text:list-item>
      </text:list>
      <text:p text:style-name="Text_20_body">Die Entscheidungsmatrix (FAX-08) <text:span text:style-name="T2">sowie die zugehörige Anlage </text:span>dient während des gesamten Entscheidungsprozesses als Arbeitshilfe.</text:p>
      <text:h text:style-name="P2" text:outline-level="2"/>
      <text:h text:style-name="P2" text:outline-level="2">4. Anpassung an die jeweilige Einrichtung</text:h>
      <text:p text:style-name="Text_20_body">Die in diesem Musterverfahren enthaltenen Musterdokumente berücksichtigen die gesetzlichen Anforderungen des § 25 KDG-DVO. Sie können jedoch die individuellen organisatorischen Gegebenheiten der jeweiligen kirchlichen Stelle nicht vollständig abbilden.</text:p>
      <text:p text:style-name="Text_20_body"><text:soft-page-break/>Vor einer Einführung sollten insbesondere</text:p>
      <text:list text:style-name="L2">
        <text:list-item>
          <text:p text:style-name="P5">Zuständigkeiten, </text:p>
        </text:list-item>
        <text:list-item>
          <text:p text:style-name="P5">Organisationsbezeichnungen, </text:p>
        </text:list-item>
        <text:list-item>
          <text:p text:style-name="P5">interne Genehmigungswege, </text:p>
        </text:list-item>
        <text:list-item>
          <text:p text:style-name="P5">Dokumentenbezeichnungen sowie </text:p>
        </text:list-item>
        <text:list-item>
          <text:p text:style-name="P6">bestehende Datenschutz- und Organisationsregelungen </text:p>
        </text:list-item>
      </text:list>
      <text:p text:style-name="Text_20_body">überprüft und erforderlichenfalls angepasst werden.</text:p>
      <text:p text:style-name="Text_20_body">Insbesondere sollten Zuständigkeiten eindeutig festgelegt und die verwendeten Organisationsbezeichnungen an die jeweilige Einrichtung angepasst werden.</text:p>
      <text:p text:style-name="Text_20_body"/>
      <text:h text:style-name="P2" text:outline-level="2">5. Rechtlicher Hinweis</text:h>
      <text:p text:style-name="Text_20_body">Dieses Musterverfahren stellt einen Formulierungsvorschlag für die praktische Umsetzung des § 25 KDG-DVO dar.</text:p>
      <text:p text:style-name="Text_20_body">Die enthaltenen Musterdokumente berücksichtigen die gesetzlichen Vorgaben des § 25 KDG-DVO nach bestem Wissen. Sie können jedoch die Prüfung der tatsächlichen Gegebenheiten des jeweiligen Faxprozesses nicht ersetzen.</text:p>
      <text:p text:style-name="Text_20_body">Die Verantwortung für die Einführung, Anpassung und Anwendung der Dokumente liegt bei der jeweiligen kirchlichen Stelle.</text:p>
      <text:h text:style-name="P2" text:outline-level="2"/>
      <text:h text:style-name="P2" text:outline-level="2">6. Urheberrecht</text:h>
      <text:p text:style-name="Text_20_body">Dieses Musterverfahren ist urheberrechtlich geschützt.</text:p>
      <text:p text:style-name="Text_20_body">Die enthaltenen Texte und Muster dürfen ausschließlich im Rahmen der eingeräumten Nutzungsrechte verwendet werden. Jede darüber hinausgehende Vervielfältigung, Bearbeitung oder Weitergabe bedarf der Zustimmung des Rechteinhabers.</text:p>
      <text:h text:style-name="P2" text:outline-level="2"/>
      <text:h text:style-name="P2" text:outline-level="2">7. Version</text:h>
      <table:table table:name="Tabelle1" table:style-name="Tabelle1">
        <table:table-column table:style-name="Tabelle1.A"/>
        <table:table-column table:style-name="Tabelle1.B" table:number-columns-repeated="2"/>
        <table:table-column table:style-name="Tabelle1.D"/>
        <table:table-header-rows>
          <table:table-row>
            <table:table-cell table:style-name="Tabelle1.A1" office:value-type="string">
              <text:p text:style-name="Table_20_Heading">Version</text:p>
            </table:table-cell>
            <table:table-cell table:style-name="Tabelle1.A1" office:value-type="string">
              <text:p text:style-name="Table_20_Heading">Datum</text:p>
            </table:table-cell>
            <table:table-cell table:style-name="Tabelle1.A1" office:value-type="string">
              <text:p text:style-name="Table_20_Heading">Bearbeiter</text:p>
            </table:table-cell>
            <table:table-cell table:style-name="Tabelle1.A1" office:value-type="string">
              <text:p text:style-name="Table_20_Heading">Änderungen</text:p>
            </table:table-cell>
          </table:table-row>
        </table:table-header-rows>
        <table:table-row>
          <table:table-cell table:style-name="Tabelle1.A1" office:value-type="string">
            <text:p text:style-name="Table_20_Contents">1.0</text:p>
          </table:table-cell>
          <table:table-cell table:style-name="Tabelle1.A1" office:value-type="string">
            <text:p text:style-name="P7">31.7.2026</text:p>
          </table:table-cell>
          <table:table-cell table:style-name="Tabelle1.A1" office:value-type="string">
            <text:p text:style-name="P7">Bock</text:p>
          </table:table-cell>
          <table:table-cell table:style-name="Tabelle1.A1" office:value-type="string">
            <text:p text:style-name="Table_20_Contents">Erstveröffentlichung</text:p>
          </table:table-cell>
        </table:table-row>
      </table:table>
      <text:p text:style-name="P8"/>
      <text:h text:style-name="P2" text:outline-level="2"><text:soft-page-break/></text:h>
      <text:h text:style-name="P2" text:outline-level="2">8. Kontakt</text:h>
      <text:p text:style-name="Text_20_body">Rückfragen sowie Hinweise auf fachliche oder redaktionelle Verbesserungsmöglichkeiten sind ausdrücklich willkommen und können an den Herausgeber des Musterverfahrens gerichtet werden.</text:p>
      <text:p text:style-name="P8"/>
      <text:h text:style-name="P2" text:outline-level="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fo:color="#5983b0" loext:opacity="100%" style:font-name="Liberation Serif" fo:font-family="'Liberation Serif'" style:font-family-generic="roman" style:font-pitch="variable" fo:font-size="20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fo:color="#729fcf" loext:opacity="100%" style:font-name="Liberation Serif" fo:font-family="'Liberation Serif'" style:font-family-generic="roman" style:font-pitch="variable" fo:font-size="16pt" fo:font-weight="bold" style:font-name-asian="Songti SC" style:font-family-asian="'Songti SC'" style:font-family-generic-asian="system" style:font-pitch-asian="variable" style:font-size-asian="18pt" style:font-weight-asian="bold" style:font-name-complex="Arial Unicode MS1" style:font-family-complex="'Arial Unicode M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fo:padding="0.049cm" fo:border-left="none" fo:border-right="none" fo:border-top="0.06pt solid #000000" fo:border-bottom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.071cm" style:contextual-spacing="false" fo:text-align="left" style:justify-single-word="false"/>
      <style:text-properties officeooo:paragraph-rsid="000ad2c3"/>
    </style:style>
    <style:style style:name="MP2" style:family="paragraph" style:parent-style-name="Standard">
      <style:paragraph-properties fo:margin-top="0cm" fo:margin-bottom="0cm" style:contextual-spacing="false" fo:padding-left="0cm" fo:padding-right="0cm" fo:padding-top="0cm" fo:padding-bottom="0.035cm" fo:border-left="none" fo:border-right="none" fo:border-top="none" fo:border-bottom="0.99pt solid #2f7fa8"/>
      <style:text-properties officeooo:paragraph-rsid="000ad2c3"/>
    </style:style>
    <style:style style:name="MP3" style:family="paragraph" style:parent-style-name="Standard">
      <style:paragraph-properties fo:margin-top="0cm" fo:margin-bottom="0cm" style:contextual-spacing="false" fo:text-align="center" style:justify-single-word="false"/>
      <style:text-properties fo:font-size="7.5pt" officeooo:paragraph-rsid="000ad2c3" style:font-size-asian="7.5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 Kopie 1" text:anchor-type="char" svg:x="-0.076cm" svg:y="-1.349cm" svg:width="6.241cm" svg:height="1.875cm" draw:z-index="3"><draw:image xlink:href="Pictures/1000000000000976000002D88BB1D5B0.jpg" xlink:type="simple" xlink:show="embed" xlink:actuate="onLoad" draw:mime-type="image/jpeg"/></draw:frame></text:p>
        <text:p text:style-name="MP2"/>
      </style:header>
      <style:footer>
        <text:p text:style-name="Footer"/>
        <text:p text:style-name="Footer"><text:file-name text:display="name-and-extension">FAX-01_Musterverfahren_Erläuterung.odt</text:file-name><text:page-number text:select-page="current">4</text:page-number><text:tab/><text:tab/><text:page-number style:num-format="01, 02, 03, ..." text:select-page="current">04</text:page-number></text:p>
        <text:p text:style-name="MP3"/>
        <text:p text:style-name="MP3"/>
        <text:p text:style-name="MP3">© 2026 Rechtsanwaltskanzlei Bock · www.anwalt-willich.de · Bearbeiter: RA Michael Bock, LL.M.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ichael Bock</meta:initial-creator>
    <meta:creation-date>2026-07-29T18:09:19.048129000</meta:creation-date>
    <dc:date>2026-07-31T11:48:10.620473000</dc:date>
    <meta:editing-duration>PT17H5M53S</meta:editing-duration>
    <meta:editing-cycles>8</meta:editing-cycles>
    <meta:generator>LibreOffice/26.2.3.2$MacOSX_X86_64 LibreOffice_project/70e089b17412e4cb7773e41413306b17a2328c34</meta:generator>
    <dc:creator>Michael Bock</dc:creator>
    <meta:document-statistic meta:table-count="1" meta:image-count="1" meta:object-count="0" meta:page-count="4" meta:paragraph-count="62" meta:word-count="535" meta:character-count="4708" meta:non-whitespace-character-count="4224"/>
  </office:meta>
</office:document-meta>
</file>