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976000002D88BB1D5B0.jpg" manifest:media-type="image/jpe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Unicode MS" svg:font-family="'Arial Unicode MS'" style:font-family-generic="swiss"/>
    <style:font-face style:name="Arial Unicode MS1"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PingFang SC" svg:font-family="'PingFang SC'" style:font-family-generic="system" style:font-pitch="variable"/>
    <style:font-face style:name="Songti SC" svg:font-family="'Songti SC'" style:font-family-generic="system" style:font-pitch="variable"/>
  </office:font-face-decls>
  <office:automatic-styles>
    <style:style style:name="P1" style:family="paragraph" style:parent-style-name="Text_20_body" style:list-style-name="L1">
      <style:paragraph-properties fo:margin-top="0cm" fo:margin-bottom="0cm" style:contextual-spacing="false"/>
    </style:style>
    <style:style style:name="P2" style:family="paragraph" style:parent-style-name="Text_20_body" style:list-style-name="L1">
      <style:paragraph-properties fo:margin-top="0cm" fo:margin-bottom="0cm" style:contextual-spacing="false"/>
      <style:text-properties officeooo:paragraph-rsid="0005dd78"/>
    </style:style>
    <style:style style:name="P3" style:family="paragraph" style:parent-style-name="Text_20_body" style:list-style-name="L1">
      <style:text-properties officeooo:paragraph-rsid="0005dd78"/>
    </style:style>
    <style:style style:name="P4" style:family="paragraph" style:parent-style-name="Horizontal_20_Line">
      <style:paragraph-properties fo:margin-top="0cm" fo:margin-bottom="0.247cm" style:contextual-spacing="false" fo:line-height="115%"/>
    </style:style>
    <style:style style:name="T1" style:family="text">
      <style:text-properties officeooo:rsid="0005dd78"/>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Dienstanweisung über die Nutzung von Faxgeräten nach § 25 KDG-DVO</text:h>
      <text:h text:style-name="Heading_20_2" text:outline-level="2">FAX-02_Dienstanweisung.odt</text:h>
      <text:h text:style-name="Heading_20_2" text:outline-level="2">Präambel</text:h>
      <text:p text:style-name="Text_20_body">Die Nutzung von Faxgeräten zur Übermittlung personenbezogener Daten ist nach § 25 KDG-DVO grundsätzlich unzulässig. Eine Faxübermittlung personenbezogener Daten kommt daher nur in Betracht, wenn die Voraussetzungen des § 25 KDG-DVO erfüllt sind und für den jeweiligen Faxprozess eine Ausnahmegenehmigung erteilt wurde.</text:p>
      <text:p text:style-name="Text_20_body">Diese Dienstanweisung regelt die Voraussetzungen und das Verfahren für die ausnahmsweise Nutzung von Faxgeräten zur Übermittlung personenbezogener Daten. Sie dient der einheitlichen Umsetzung der gesetzlichen Vorgaben sowie der Sicherstellung eines datenschutzkonformen Umgangs mit Faxübermittlungen innerhalb der Einrichtung.</text:p>
      <text:h text:style-name="Heading_20_2" text:outline-level="2">§ 1 Zweck</text:h>
      <text:p text:style-name="Text_20_body">(1) Diese Dienstanweisung regelt die Voraussetzungen und das Verfahren für die ausnahmsweise Nutzung von Faxgeräten zur Übermittlung personenbezogener Daten nach § 25 KDG-DVO.</text:p>
      <text:p text:style-name="Text_20_body">(2) Sie dient der einheitlichen Umsetzung der gesetzlichen Vorgaben innerhalb der Einrichtung und stellt sicher, dass aus Sicht der Einrichtung unvermeidbare Faxübermittlungen datenschutzkonform erfolgen.</text:p>
      <text:h text:style-name="Heading_20_2" text:outline-level="2">§ 2 Geltungsbereich</text:h>
      <text:p text:style-name="Text_20_body">(1) Diese Dienstanweisung gilt für alle Personen, die für die Einrichtung tätig sind und im Rahmen ihrer dienstlichen Tätigkeit personenbezogene Daten mittels Faxgeräten übermitteln oder an der Beantragung, Prüfung, Entscheidung oder Dokumentation einer Ausnahmegenehmigung nach § 25 KDG-DVO mitwirken.</text:p>
      <text:p text:style-name="Text_20_body">(2) Sie findet Anwendung auf sämtliche Faxübermittlungen personenbezogener Daten, die in den Anwendungsbereich des § 25 KDG-DVO fallen.</text:p>
      <text:p text:style-name="Text_20_body">(3) Gesetzliche, kirchliche oder sonstige spezialgesetzliche Anforderungen an die Verarbeitung personenbezogener Daten bleiben unberührt.</text:p>
      <text:h text:style-name="Heading_20_2" text:outline-level="2"><text:soft-page-break/>§ 3 Begriffsbestimmungen</text:h>
      <text:p text:style-name="Text_20_body">Im Sinne dieser Dienstanweisung bedeutet:</text:p>
      <text:p text:style-name="Text_20_body"><text:span text:style-name="Strong_20_Emphasis">(1) Faxübermittlung</text:span></text:p>
      <text:p text:style-name="Text_20_body">Die Übermittlung personenbezogener Daten mittels eines Faxgeräts.</text:p>
      <text:p text:style-name="Text_20_body"><text:span text:style-name="Strong_20_Emphasis">(2) Faxprozess</text:span></text:p>
      <text:p text:style-name="Text_20_body">Ein wiederkehrender organisatorischer Ablauf, bei dem personenbezogene Daten mittels Fax übermittelt werden sollen.</text:p>
      <text:p text:style-name="Text_20_body"><text:span text:style-name="Strong_20_Emphasis">(3) Faxverfahren</text:span></text:p>
      <text:p text:style-name="Text_20_body">Das in dieser Dienstanweisung geregelte Verfahren zur Beantragung, Prüfung, Entscheidung, Dokumentation und Überprüfung einer Ausnahmegenehmigung für einen Faxprozess.</text:p>
      <text:p text:style-name="Text_20_body"><text:span text:style-name="Strong_20_Emphasis">(4) Ausnahmegenehmigung</text:span></text:p>
      <text:p text:style-name="Text_20_body">Die schriftlich dokumentierte Entscheidung der nach dieser Dienstanweisung zuständigen Stelle, einen bestimmten Faxprozess unter den festgelegten Voraussetzungen befristet zuzulassen.</text:p>
      <text:p text:style-name="Text_20_body"><text:span text:style-name="Strong_20_Emphasis">(5) Genehmigende Stelle</text:span></text:p>
      <text:p text:style-name="Text_20_body">Die von der Einrichtungsleitung bestimmte Stelle, die über die Erteilung, Verlängerung, Ablehnung oder den Widerruf einer Ausnahmegenehmigung entscheidet.</text:p>
      <text:p text:style-name="Text_20_body"><text:span text:style-name="Strong_20_Emphasis">(6) Verantwortliche Organisationseinheit</text:span></text:p>
      <text:p text:style-name="Text_20_body">Die Organisationseinheit, die den Faxprozess durchführt und für die Einhaltung der Voraussetzungen der Ausnahmegenehmigung verantwortlich ist.</text:p>
      <text:p text:style-name="Text_20_body"><text:span text:style-name="Strong_20_Emphasis">(7) Alternative Kommunikationswege</text:span></text:p>
      <text:p text:style-name="Text_20_body">Kommunikationswege, die eine Faxübermittlung ersetzen können und für den jeweiligen Faxprozess geeignet sowie zumutbar sind.</text:p>
      <text:h text:style-name="Heading_20_2" text:outline-level="2">§ 4 Grundsätze</text:h>
      <text:p text:style-name="Text_20_body">(1) Die Übermittlung personenbezogener Daten mittels Fax ist nur zulässig, wenn die Voraussetzungen des § 25 KDG-DVO erfüllt sind und für den betreffenden Faxprozess eine gültige Ausnahmegenehmigung vorliegt.</text:p>
      <text:p text:style-name="Text_20_body">(2) Faxübermittlungen sind auf das aus Sicht der Einrichtung unvermeidbare Maß zu beschränken. Geeignete alternative Kommunikationswege sind vorrangig zu nutzen.</text:p>
      <text:p text:style-name="Text_20_body"><text:soft-page-break/>(3) Eine Ausnahmegenehmigung darf ausschließlich für einen konkret beschriebenen Faxprozess erteilt werden. Pauschale, personenbezogene oder organisationsbezogene Ausnahmegenehmigungen sind unzulässig.</text:p>
      <text:p text:style-name="Text_20_body">(4) Ausnahmegenehmigungen sind zu befristen und vor Ablauf ihrer Geltungsdauer darauf zu überprüfen, ob die Voraussetzungen für ihre Erteilung weiterhin vorliegen.</text:p>
      <text:p text:style-name="Text_20_body">(5) Personenbezogene Daten dürfen im Rahmen eines genehmigten Faxprozesses nur in dem Umfang per Fax übermittelt werden, der für den jeweiligen Zweck erforderlich ist.</text:p>
      <text:h text:style-name="Heading_20_2" text:outline-level="2">§ 5 Verantwortlichkeiten</text:h>
      <text:p text:style-name="Text_20_body">(1) Die Einrichtungsleitung ist für die Einführung und Umsetzung dieser Dienstanweisung verantwortlich. Sie bestimmt die für die Entscheidung über Ausnahmegenehmigungen sowie die Führung des Registers zuständige Organisationseinheit oder Funktion.</text:p>
      <text:p text:style-name="Text_20_body">(2) Die antragstellende Organisationseinheit ist für die vollständige und zutreffende Beschreibung des Faxprozesses sowie für die Erstellung der Risikoanalyse verantwortlich.</text:p>
      <text:p text:style-name="Text_20_body">(3) Die genehmigende Stelle prüft den Antrag und die vorgelegten Unterlagen. Sie entscheidet über die Erteilung, Verlängerung, Ablehnung oder den Widerruf einer Ausnahmegenehmigung.</text:p>
      <text:p text:style-name="Text_20_body">(4) Die für die Führung des Registers bestimmte Organisationseinheit stellt sicher, dass die erteilten Ausnahmegenehmigungen vollständig, aktuell und gegen unbefugten Zugriff geschützt dokumentiert werden.</text:p>
      <text:p text:style-name="Text_20_body">(5) Der Datenschutzbeauftragte kann im Rahmen seiner gesetzlichen Aufgaben beratend hinzugezogen werden. Seine gesetzlichen Aufgaben und Befugnisse bleiben unberührt.</text:p>
      <text:h text:style-name="Heading_20_2" text:outline-level="2">§ 6 Verfahren</text:h>
      <text:p text:style-name="Text_20_body">(1) Soll ein Faxprozess eingerichtet oder fortgeführt werden, ist vor der erstmaligen Faxübermittlung eine Ausnahmegenehmigung zu beantragen.</text:p>
      <text:p text:style-name="Text_20_body">(2) Dem Antrag sind <text:span text:style-name="Strong_20_Emphasis">immer</text:span> die für die Entscheidung erforderlichen Unterlagen beizufügen. Hierzu gehören insbesondere die Risikoanalyse sowie, soweit erforderlich, weitere Nachweise zur Beurteilung des Faxprozesses.</text:p>
      <text:p text:style-name="Text_20_body">(3) Die genehmigende Stelle prüft den Antrag und die vorgelegten Unterlagen. Sie kann weitere Unterlagen anfordern, soweit diese für die Entscheidung erforderlich sind.</text:p>
      <text:p text:style-name="Text_20_body">(4) Die Entscheidung über den Antrag ist schriftlich zu dokumentieren.</text:p>
      <text:p text:style-name="Text_20_body">(5) Nach Erteilung der Ausnahmegenehmigung ist diese in das Register der Ausnahmegenehmigungen für Faxprozesse einzutragen.</text:p>
      <text:h text:style-name="Heading_20_2" text:outline-level="2"><text:soft-page-break/>§ 7 Voraussetzungen für die Erteilung einer Ausnahmegenehmigung</text:h>
      <text:p text:style-name="Text_20_body">(1) Eine Ausnahmegenehmigung darf nur erteilt werden, wenn die Voraussetzungen des § 25 KDG-DVO erfüllt sind. <text:span text:style-name="Strong_20_Emphasis">Dies kann insbesondere angenommen werden, wenn</text:span></text:p>
      <text:list text:style-name="L1">
        <text:list-item>
          <text:p text:style-name="P1">der Faxprozess hinreichend beschrieben ist, </text:p>
        </text:list-item>
        <text:list-item>
          <text:p text:style-name="P1">die Erforderlichkeit der Faxübermittlung nachvollziehbar dargelegt wurde, </text:p>
        </text:list-item>
        <text:list-item>
          <text:p text:style-name="P1">geeignete alternative Kommunikationswege negativ geprüft wurden, </text:p>
        </text:list-item>
        <text:list-item>
          <text:p text:style-name="P2">eine Risikoanalyse durchgeführt wurde <text:span text:style-name="T1">und l</text:span>ediglich vertretbare Restrisiken <text:span text:style-name="T1">ergibt</text:span>, </text:p>
        </text:list-item>
        <text:list-item>
          <text:p text:style-name="P2">die für die Entscheidung erforderlichen Unterlagen vollständig vorliegen <text:span text:style-name="T1">und </text:span></text:p>
        </text:list-item>
        <text:list-item>
          <text:p text:style-name="P3">keine Gründe erkennbar sind, die einer Erteilung der Ausnahmegenehmigung entgegenstehen <text:span text:style-name="T1">(</text:span>ggf. <text:span text:style-name="T1">in Verbindung mit </text:span>Nebenbestimmungen<text:span text:style-name="T1">).</text:span></text:p>
        </text:list-item>
      </text:list>
      <text:p text:style-name="Text_20_body">(2) Ein Anspruch auf Erteilung einer Ausnahmegenehmigung besteht nicht.</text:p>
      <text:h text:style-name="Heading_20_2" text:outline-level="2">§ 8 Geltungsdauer der Ausnahmegenehmigung</text:h>
      <text:p text:style-name="Text_20_body">(1) Ausnahmegenehmigungen sind zu befristen. Die Geltungsdauer darf sechs Monate nicht überschreiten.</text:p>
      <text:p text:style-name="Text_20_body">(2) Nach Ablauf der Geltungsdauer verliert die Ausnahmegenehmigung ihre Wirksamkeit, sofern nicht zuvor eine neue Ausnahmegenehmigung erteilt wurde.</text:p>
      <text:p text:style-name="Text_20_body">(3) Soll ein Faxprozess über den Ablauf der Geltungsdauer hinaus fortgeführt werden, ist rechtzeitig vor Fristablauf eine neue Ausnahmegenehmigung zu beantragen.</text:p>
      <text:p text:style-name="P4"/>
      <text:h text:style-name="Heading_20_2" text:outline-level="2">§ 9 Durchführung genehmigter Faxprozesse</text:h>
      <text:p text:style-name="Text_20_body">(1) Personenbezogene Daten dürfen mittels Fax nur im Rahmen eines genehmigten Faxprozesses und unter Einhaltung der in der Ausnahmegenehmigung festgelegten Voraussetzungen übermittelt werden.</text:p>
      <text:p text:style-name="Text_20_body">(2) Vor jeder Faxübermittlung ist zu prüfen, ob die Voraussetzungen der erteilten Ausnahmegenehmigung für den jeweiligen Faxprozess erfüllt sind.</text:p>
      <text:p text:style-name="Text_20_body">(3) Ändern sich die tatsächlichen oder rechtlichen Umstände eines genehmigten Faxprozesses wesentlich, ist dies der zuständigen Organisationseinheit unverzüglich mitzuteilen. Erforderlichenfalls ist eine neue Ausnahmegenehmigung zu beantragen.</text:p>
      <text:h text:style-name="Heading_20_2" text:outline-level="2">§ 10 Dokumentation und Register</text:h>
      <text:p text:style-name="Text_20_body">(1) Sämtliche Unterlagen, die im Zusammenhang mit einem Verfahren auf Erteilung einer Ausnahmegenehmigung entstehen, sind vollständig und nachvollziehbar zu dokumentieren.</text:p>
      <text:p text:style-name="Text_20_body"><text:soft-page-break/>(2) Die erteilten Ausnahmegenehmigungen sind in einem Register der Ausnahmegenehmigungen für Faxprozesse zu erfassen. Das Register ist von der durch die Einrichtungsleitung bestimmten Organisationseinheit vollständig, aktuell und gegen unbefugten Zugriff geschützt zu führen.</text:p>
      <text:p text:style-name="Text_20_body">(3) Die Verfahrensunterlagen sind mindestens drei Jahre nach Ablauf der jeweiligen Ausnahmegenehmigung aufzubewahren. Längere gesetzliche, kirchliche oder sonstige Aufbewahrungspflichten bleiben unberührt.</text:p>
      <text:p text:style-name="Text_20_body">(4) Nach Ablauf der jeweiligen Aufbewahrungsfrist sind die Unterlagen entsprechend den geltenden datenschutzrechtlichen und kirchlichen Vorschriften zu löschen oder zu vernichten, sofern keine anderweitigen Aufbewahrungspflichten bestehen.</text:p>
      <text:h text:style-name="Heading_20_2" text:outline-level="2">§ 11 Verstöße gegen diese Dienstanweisung</text:h>
      <text:p text:style-name="Text_20_body">(1) Verstöße gegen diese Dienstanweisung sind der zuständigen Organisationseinheit unverzüglich mitzuteilen.</text:p>
      <text:p text:style-name="Text_20_body">(2) Ergibt sich aus einem Verstoß der Verdacht einer Datenschutzverletzung, ist zu prüfen, ob die Voraussetzungen einer Meldung nach den geltenden datenschutzrechtlichen Vorschriften vorliegen.</text:p>
      <text:p text:style-name="Text_20_body">(3) Arbeits-, dienst-, kirchen- oder haftungsrechtliche Folgen eines Verstoßes bleiben unberührt.</text:p>
      <text:h text:style-name="Heading_20_2" text:outline-level="2">§ 12 Inkrafttreten</text:h>
      <text:p text:style-name="Text_20_body">Diese Dienstanweisung tritt am __________ in Kraft.</text:p>
      <text:p text:style-name="Text_20_body">Gleichzeitig treten entgegenstehende Regelungen zum Einsatz von Faxgeräten außer Kraft.</text:p>
      <text:p text:style-name="Text_20_body"/>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Unicode MS" svg:font-family="'Arial Unicode MS'" style:font-family-generic="swiss"/>
    <style:font-face style:name="Arial Unicode MS1"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PingFang SC" svg:font-family="'PingFang SC'" style:font-family-generic="system" style:font-pitch="variable"/>
    <style:font-face style:name="Songti SC" svg:font-family="'Songti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Songti SC"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Songti SC"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fo:color="#729fcf" loext:opacity="100%" style:font-name="Liberation Serif" fo:font-family="'Liberation Serif'" style:font-family-generic="roman" style:font-pitch="variable" fo:font-size="16pt" fo:font-weight="bold" style:font-name-asian="Songti SC" style:font-family-asian="'Songti SC'" style:font-family-generic-asian="system" style:font-pitch-asian="variable" style:font-size-asian="18pt" style:font-weight-asian="bold" style:font-name-complex="Arial Unicode MS1" style:font-family-complex="'Arial Unicode M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Songti SC" style:font-family-asian="'Songti SC'" style:font-family-generic-asian="system" style:font-pitch-asian="variable" style:font-size-asian="14pt" style:font-weight-asian="bold" style:font-name-complex="Arial Unicode MS1" style:font-family-complex="'Arial Unicode MS'"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fo:color="#5983b0" loext:opacity="100%" style:font-name="Liberation Serif" fo:font-family="'Liberation Serif'" style:font-family-generic="roman" style:font-pitch="variable" fo:font-size="20pt" fo:font-weight="bold" style:font-name-asian="Songti SC" style:font-family-asian="'Songti SC'" style:font-family-generic-asian="system" style:font-pitch-asian="variable" style:font-size-asian="24pt" style:font-weight-asian="bold" style:font-name-complex="Arial Unicode MS1" style:font-family-complex="'Arial Unicode MS'" style:font-family-generic-complex="system" style:font-pitch-complex="variable" style:font-size-complex="24pt" style:font-weight-complex="bold"/>
    </style:style>
    <style:style style:name="Title" style:family="paragraph" style:parent-style-name="Heading" style:next-style-name="Text_20_body" style:class="chapter">
      <style:paragraph-properties fo:text-align="center" style:justify-single-word="false"/>
      <style:text-properties fo:font-size="20pt" fo:font-weight="bold" style:font-size-asian="28pt" style:font-weight-asian="bold" style:font-size-complex="2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padding="0.049cm" fo:border-left="none" fo:border-right="none" fo:border-top="none" fo:border-bottom="0.06pt solid #000000"/>
    </style:style>
    <style:style style:name="MP2" style:family="paragraph" style:parent-style-name="Footer">
      <style:paragraph-properties fo:padding="0.049cm" fo:border-left="none" fo:border-right="none" fo:border-top="0.06pt solid #000000" fo:border-bottom="none"/>
      <style:text-properties officeooo:paragraph-rsid="0002f200"/>
    </style:style>
    <style:style style:name="MP3" style:family="paragraph" style:parent-style-name="Footer">
      <style:paragraph-properties>
        <style:tab-stops>
          <style:tab-stop style:position="13.899cm" style:type="center"/>
          <style:tab-stop style:position="17cm" style:type="right"/>
        </style:tab-stops>
      </style:paragraph-properties>
      <style:text-properties officeooo:paragraph-rsid="0002f200"/>
    </style:style>
    <style:style style:name="MP4" style:family="paragraph" style:parent-style-name="Standard">
      <style:paragraph-properties fo:margin-top="0cm" fo:margin-bottom="0cm" style:contextual-spacing="false" fo:text-align="center" style:justify-single-word="false"/>
      <style:text-properties fo:font-size="7.5pt" officeooo:paragraph-rsid="0002f200" style:font-size-asian="7.5pt"/>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Bild1 Kopie 1" text:anchor-type="char" svg:x="-0.076cm" svg:y="-1.349cm" svg:width="6.241cm" svg:height="1.875cm" draw:z-index="4"><draw:image xlink:href="Pictures/1000000000000976000002D88BB1D5B0.jpg" xlink:type="simple" xlink:show="embed" xlink:actuate="onLoad" draw:mime-type="image/jpeg"/></draw:frame></text:p>
      </style:header>
      <style:footer>
        <text:p text:style-name="MP2"/>
        <text:p text:style-name="MP3"><text:file-name text:display="name-and-extension">FAX-02_Dienstanweisung.odt</text:file-name><text:tab/><text:page-number style:num-format="01, 02, 03, ..." text:select-page="current">05</text:page-number></text:p>
        <text:p text:style-name="MP4"/>
        <text:p text:style-name="MP4"/>
        <text:p text:style-name="MP4">© 2026 Rechtsanwaltskanzlei Bock · www.anwalt-willich.de · Bearbeiter: RA Michael Bock, LL.M.</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Michael Bock</meta:initial-creator>
    <meta:creation-date>2026-07-29T16:51:50.032673000</meta:creation-date>
    <dc:date>2026-07-31T11:46:52.521615000</dc:date>
    <dc:creator>Michael Bock</dc:creator>
    <meta:editing-duration>PT1H5M9S</meta:editing-duration>
    <meta:editing-cycles>6</meta:editing-cycles>
    <meta:generator>LibreOffice/26.2.3.2$MacOSX_X86_64 LibreOffice_project/70e089b17412e4cb7773e41413306b17a2328c34</meta:generator>
    <meta:document-statistic meta:table-count="0" meta:image-count="1" meta:object-count="0" meta:page-count="5" meta:paragraph-count="77" meta:word-count="1089" meta:character-count="9033" meta:non-whitespace-character-count="8022"/>
  </office:meta>
</office:document-meta>
</file>