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976000002D88BB1D5B0.jpg" manifest:media-type="image/jpe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ahoma" svg:font-family="Tahoma"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P1" style:family="paragraph" style:parent-style-name="Heading_20_2">
      <style:text-properties fo:language="de" fo:country="DE" style:script-type="latin"/>
    </style:style>
    <style:style style:name="P2" style:family="paragraph" style:parent-style-name="Standard">
      <style:text-properties fo:language="de" fo:country="DE" fo:font-weight="bold" officeooo:paragraph-rsid="00071238" style:font-weight-asian="bold" style:script-type="latin"/>
    </style:style>
    <style:style style:name="P3" style:family="paragraph" style:parent-style-name="Standard">
      <style:text-properties fo:language="de" fo:country="DE" officeooo:paragraph-rsid="000c51b0" style:script-type="latin"/>
    </style:style>
    <style:style style:name="P4" style:family="paragraph" style:parent-style-name="Heading_20_3">
      <style:text-properties fo:language="de" fo:country="DE" style:script-type="latin"/>
    </style:style>
    <style:style style:name="P5" style:family="paragraph" style:parent-style-name="Standard">
      <style:text-properties fo:language="de" fo:country="DE" style:script-type="latin"/>
    </style:style>
    <style:style style:name="P6" style:family="paragraph" style:parent-style-name="Heading_20_3">
      <style:text-properties fo:language="de" fo:country="DE" officeooo:paragraph-rsid="000c51b0" style:script-type="latin"/>
    </style:style>
    <style:style style:name="P7" style:family="paragraph" style:parent-style-name="Standard">
      <style:text-properties fo:language="de" fo:country="DE" officeooo:paragraph-rsid="000e71a4" style:script-type="latin"/>
    </style:style>
    <style:style style:name="T1" style:family="text">
      <style:text-properties officeooo:rsid="000fc9e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
      <text:h text:style-name="Heading_20_1" text:outline-level="1">Antrag auf Erteilung einer Ausnahmegenehmigung für einen Faxprozess</text:h>
      <text:h text:style-name="Heading_20_2" text:outline-level="2">FAX-05_Antrag</text:h>
      <text:p text:style-name="P2"/>
      <text:h text:style-name="Heading_20_2" text:outline-level="2">Hinweis</text:h>
      <text:p text:style-name="P3">Dieser Antrag dient der Beantragung einer Ausnahmegenehmigung nach § 25 KDG-DVO. Für jeden Faxprozess ist ein gesonderter Antrag zu stellen. Dem Antrag sind die für die Entscheidung erforderlichen Unterlagen beizufügen.</text:p>
      <text:p text:style-name="P3"/>
      <text:h text:style-name="P1" text:outline-level="2">I. Allgemeine Angaben</text:h>
      <text:h text:style-name="P4" text:outline-level="3">Antragstellende Organisationseinheit</text:h>
      <text:p text:style-name="P5"/>
      <text:h text:style-name="P4" text:outline-level="3">Ansprechpartner – Name</text:h>
      <text:p text:style-name="P5"/>
      <text:h text:style-name="P4" text:outline-level="3">Funktion</text:h>
      <text:p text:style-name="P5"/>
      <text:h text:style-name="P4" text:outline-level="3">Telefon</text:h>
      <text:p text:style-name="P5"/>
      <text:h text:style-name="P4" text:outline-level="3">E-Mail</text:h>
      <text:p text:style-name="P5"/>
      <text:h text:style-name="P6" text:outline-level="3">Bezeichnung des Faxprozesses</text:h>
      <text:p text:style-name="P3"/>
      <text:h text:style-name="P4" text:outline-level="3">Anlass des Antrags</text:h>
      <text:p text:style-name="P5">☐ erstmalige Ausnahmegenehmigung</text:p>
      <text:p text:style-name="P5"><text:soft-page-break/>☐ erneute Beantragung nach Ablauf der Geltungsdauer</text:p>
      <text:p text:style-name="P5">☐ Änderung eines bereits genehmigten Faxprozesses</text:p>
      <text:h text:style-name="P4" text:outline-level="3">Bei Änderung oder erneuter Beantragung: Vorgangsnummer der bisherigen Ausnahmegenehmigung</text:h>
      <text:p text:style-name="P5"/>
      <text:p text:style-name="P5"/>
      <text:h text:style-name="P1" text:outline-level="2">II. Beschreibung des Faxprozesses</text:h>
      <text:h text:style-name="P4" text:outline-level="3">Kurzbezeichnung des Faxprozesses</text:h>
      <text:p text:style-name="P5"/>
      <text:h text:style-name="P4" text:outline-level="3">Aus welchem Anlass erfolgt die Faxübermittlung?</text:h>
      <text:p text:style-name="P5"/>
      <text:h text:style-name="P4" text:outline-level="3">Welche personenbezogenen Daten werden übermittelt?</text:h>
      <text:p text:style-name="P5"/>
      <text:h text:style-name="P4" text:outline-level="3">An welche empfangende Stelle werden die Daten übermittelt?</text:h>
      <text:p text:style-name="P5"/>
      <text:h text:style-name="P4" text:outline-level="3">Faxnummer der empfangenden Stelle (soweit bekannt)</text:h>
      <text:p text:style-name="P5"/>
      <text:h text:style-name="P4" text:outline-level="3">Wie häufig erfolgt die Faxübermittlung voraussichtlich?</text:h>
      <text:p text:style-name="P5">☐ einmalig</text:p>
      <text:p text:style-name="P5">☐ gelegentlich</text:p>
      <text:p text:style-name="P7">☐ regelmäßig</text:p>
      <text:h text:style-name="Heading_20_3" text:outline-level="3"><text:soft-page-break/></text:h>
      <text:h text:style-name="Heading_20_3" text:outline-level="3">Bei regelmäßiger Übermittlung: Häufigkeit</text:h>
      <text:h text:style-name="P1" text:outline-level="2"/>
      <text:h text:style-name="P1" text:outline-level="2">III. Erforderlichkeit der Faxübermittlung</text:h>
      <text:h text:style-name="P4" text:outline-level="3">Warum ist die Faxübermittlung erforderlich?</text:h>
      <text:h text:style-name="P4" text:outline-level="3"/>
      <text:h text:style-name="P4" text:outline-level="3">Welche alternativen Kommunikationswege wurden geprüft?</text:h>
      <text:h text:style-name="P4" text:outline-level="3"/>
      <text:h text:style-name="P4" text:outline-level="3">Warum kommen diese Alternativen nicht oder derzeit nicht in Betracht?</text:h>
      <text:p text:style-name="P5"/>
      <text:h text:style-name="P1" text:outline-level="2">IV. Beizufügende Unterlagen</text:h>
      <text:p text:style-name="P5">☐ Risikoanalyse</text:p>
      <text:p text:style-name="P5">☐ Soweit erforderlich: Selbstauskunft der empfangenden Stelle</text:p>
      <text:p text:style-name="P5">☐ <text:span text:style-name="T1">F</text:span>ür die Entscheidung erforderliche Unterlagen</text:p>
      <text:p text:style-name="P5"/>
      <text:h text:style-name="P1" text:outline-level="2">V. Erklärung</text:h>
      <text:p text:style-name="P5">Ich versichere, dass die Angaben in diesem Antrag vollständig und nach bestem Wissen richtig sind. Mir ist bekannt, dass eine Faxübermittlung personenbezogener Daten erst nach Erteilung einer Ausnahmegenehmigung und nur unter Einhaltung der darin festgelegten Voraussetzungen zulässig ist.</text:p>
      <text:h text:style-name="P1" text:outline-level="2"/>
      <text:h text:style-name="P1" text:outline-level="2">VI. Unterschrift</text:h>
      <text:h text:style-name="P4" text:outline-level="3">Ort, Datum</text:h>
      <text:p text:style-name="P5"/>
      <text:p text:style-name="P5"/>
      <text:h text:style-name="P4" text:outline-level="3"><text:soft-page-break/>Name</text:h>
      <text:p text:style-name="P5"/>
      <text:h text:style-name="P4" text:outline-level="3">Funktion</text:h>
      <text:p text:style-name="P5"/>
      <text:h text:style-name="P4" text:outline-level="3">Unterschrift</text:h>
      <text:p text:style-name="P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ahoma" svg:font-family="Tahoma"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Cambria" fo:font-size="11pt" fo:language="en" fo:country="US" style:letter-kerning="false" style:font-name-asian="ＭＳ 明朝"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left" style:justify-single-word="false" fo:orphans="2" fo:widows="2" style:writing-mode="lr-tb"/>
      <style:text-properties style:font-name="Calibri" fo:font-family="Calibri" style:font-family-generic="roman" style:font-pitch="variable" fo:font-size="11pt" style:font-size-asian="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353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fo:padding="0.049cm" fo:border-left="none" fo:border-right="none" fo:border-top="none" fo:border-bottom="0.06pt solid #0000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847cm" fo:margin-bottom="0cm" style:contextual-spacing="false" fo:keep-together="always" fo:keep-with-next="always"/>
      <style:text-properties fo:color="#365f91" loext:opacity="100%" style:font-name="Calibri" fo:font-family="Calibri" style:font-family-generic="roman" style:font-pitch="variable" fo:font-size="20pt" fo:font-weight="bold" style:font-name-asian="ＭＳ ゴシック" style:font-family-asian="'ＭＳ ゴシック'" style:font-family-generic-asian="system" style:font-pitch-asian="variable" style:font-size-asian="14pt" style:font-weight-asian="bold" style:font-name-complex="Tahoma" style:font-family-complex="Tahoma"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3pt" style:font-weight-asian="bold" style:font-name-complex="Tahoma" style:font-family-complex="Tahoma"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Tahoma" style:font-family-complex="Tahoma"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Tahoma" style:font-family-complex="Tahoma"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Tahoma" style:font-family-complex="Tahoma"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Tahoma" style:font-family-complex="Tahoma"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lef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0pt" fo:letter-spacing="0.009cm" style:letter-kerning="true" style:font-name-asian="ＭＳ ゴシック" style:font-family-asian="'ＭＳ ゴシック'" style:font-family-generic-asian="system" style:font-pitch-asian="variable" style:font-size-asian="26pt" style:font-name-complex="Tahoma" style:font-family-complex="Tahoma"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Tahoma" style:font-family-complex="Tahoma"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353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353cm" style:contextual-spacing="true" fo:text-indent="-0.635cm" style:auto-text-indent="false"/>
    </style:style>
    <style:style style:name="List_20_3_20__28_WW_29_" style:display-name="List 3 (WW)" style:family="paragraph" style:parent-style-name="Standard">
      <style:paragraph-properties fo:margin-left="1.905cm" fo:margin-top="0cm" fo:margin-bottom="0.353cm" style:contextual-spacing="true" fo:text-indent="-0.635cm" style:auto-text-indent="false"/>
    </style:style>
    <style:style style:name="List_20_1" style:display-name="List 1" style:family="paragraph" style:parent-style-name="Standard" style:list-style-name="WWNum1" style:class="list">
      <style:paragraph-properties fo:margin-top="0cm" fo:margin-bottom="0.353cm" style:contextual-spacing="true"/>
    </style:style>
    <style:style style:name="List_20_2" style:display-name="List 2" style:family="paragraph" style:parent-style-name="Standard" style:list-style-name="WWNum2" style:class="list">
      <style:paragraph-properties fo:margin-top="0cm" fo:margin-bottom="0.353cm" style:contextual-spacing="true"/>
    </style:style>
    <style:style style:name="List_20_3" style:display-name="List 3" style:family="paragraph" style:parent-style-name="Standard" style:list-style-name="WWNum3" style:class="list">
      <style:paragraph-properties fo:margin-top="0cm" fo:margin-bottom="0.353cm" style:contextual-spacing="true"/>
    </style:style>
    <style:style style:name="Numbering_20_1" style:display-name="Numbering 1" style:family="paragraph" style:parent-style-name="Standard" style:list-style-name="WWNum5" style:class="list">
      <style:paragraph-properties fo:margin-top="0cm" fo:margin-bottom="0.353cm" style:contextual-spacing="true"/>
    </style:style>
    <style:style style:name="Numbering_20_2" style:display-name="Numbering 2" style:family="paragraph" style:parent-style-name="Standard" style:list-style-name="WWNum6" style:class="list">
      <style:paragraph-properties fo:margin-top="0cm" fo:margin-bottom="0.353cm" style:contextual-spacing="true"/>
    </style:style>
    <style:style style:name="Numbering_20_3" style:display-name="Numbering 3" style:family="paragraph" style:parent-style-name="Standard" style:list-style-name="WWNum7" style:class="list">
      <style:paragraph-properties fo:margin-top="0cm" fo:margin-bottom="0.353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lef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Tahoma" style:font-family-complex="Tahoma"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Tahoma" style:font-family-complex="Tahoma"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Tahoma" style:font-family-complex="Tahoma"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Tahoma" style:font-family-complex="Tahoma"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Tahoma" style:font-family-complex="Tahoma"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Tahoma" style:font-family-complex="Tahoma"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Tahoma" style:font-family-complex="Tahoma"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Tahoma" style:font-family-complex="Tahoma"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Regular" style:font-pitch="variable"/>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Regular" style:font-pitch="variable"/>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Regular" style:font-pitch="variable"/>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text-properties officeooo:paragraph-rsid="00071238"/>
    </style:style>
    <style:style style:name="MP2" style:family="paragraph" style:parent-style-name="Footer">
      <style:paragraph-properties fo:padding="0.049cm" fo:border-left="none" fo:border-right="none" fo:border-top="0.06pt solid #000000" fo:border-bottom="none"/>
      <style:text-properties officeooo:paragraph-rsid="00071238"/>
    </style:style>
    <style:style style:name="MP3" style:family="paragraph" style:parent-style-name="Footer">
      <style:paragraph-properties fo:padding="0.049cm" fo:border-left="none" fo:border-right="none" fo:border-top="0.06pt solid #000000" fo:border-bottom="none">
        <style:tab-stops>
          <style:tab-stop style:position="13.003cm" style:type="center"/>
          <style:tab-stop style:position="16.51cm" style:type="right"/>
        </style:tab-stops>
      </style:paragraph-properties>
      <style:text-properties officeooo:paragraph-rsid="00071238"/>
    </style:style>
    <style:style style:name="MP4" style:family="paragraph" style:parent-style-name="Standard">
      <style:paragraph-properties fo:margin-top="0cm" fo:margin-bottom="0cm" style:contextual-spacing="false" fo:text-align="center" style:justify-single-word="false"/>
      <style:text-properties fo:font-size="7.5pt" officeooo:paragraph-rsid="00071238" style:font-size-asian="7.5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1.27cm" fo:margin-left="3.175cm" fo:margin-right="3.175cm" style:writing-mode="lr-tb" style:layout-grid-color="#c0c0c0" style:layout-grid-lines="36"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1.27cm" fo:margin-left="0cm" fo:margin-right="0cm" fo:margin-top="1.1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Bild1 Kopie 1" text:anchor-type="char" svg:x="-0.056cm" svg:y="-0.963cm" svg:width="6.241cm" svg:height="1.875cm" draw:z-index="3"><draw:image xlink:href="Pictures/1000000000000976000002D88BB1D5B0.jpg" xlink:type="simple" xlink:show="embed" xlink:actuate="onLoad" draw:mime-type="image/jpeg"/></draw:frame></text:p>
        <text:p text:style-name="Header"/>
        <text:p text:style-name="Header"/>
      </style:header>
      <style:footer>
        <text:p text:style-name="MP1"/>
        <text:p text:style-name="MP2"/>
        <text:p text:style-name="MP3"><text:file-name text:display="name-and-extension">FAX-04_Antrag.odt</text:file-name><text:tab/><text:page-number style:num-format="01, 02, 03, ..." text:select-page="current">04</text:page-number></text:p>
        <text:p text:style-name="MP4"/>
        <text:p text:style-name="MP4"/>
        <text:p text:style-name="MP4">© 2026 Rechtsanwaltskanzlei Bock · www.anwalt-willich.de · Bearbeiter: RA Michael Bock, LL.M.</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python-docx</meta:initial-creator>
    <dc:description>generated by python-docx</dc:description>
    <meta:editing-cycles>8</meta:editing-cycles>
    <meta:creation-date>2013-12-23T23:15:00</meta:creation-date>
    <dc:date>2026-07-31T12:13:39.277621000</dc:date>
    <meta:editing-duration>PT48M51S</meta:editing-duration>
    <meta:generator>LibreOffice/26.2.3.2$MacOSX_X86_64 LibreOffice_project/70e089b17412e4cb7773e41413306b17a2328c34</meta:generator>
    <dc:creator>Michael Bock</dc:creator>
    <meta:document-statistic meta:table-count="0" meta:image-count="1" meta:object-count="0" meta:page-count="4" meta:paragraph-count="44" meta:word-count="232" meta:character-count="1896" meta:non-whitespace-character-count="1707"/>
    <meta:user-defined meta:name="AppVersion">14.0000</meta:user-defined>
    <meta:template xlink:type="simple" xlink:actuate="onRequest" xlink:title="Normal.dotm" xlink:href=""/>
  </office:meta>
</office:document-meta>
</file>