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976000002D88BB1D5B0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Text_20_body">
      <style:text-properties officeooo:rsid="00070c21" officeooo:paragraph-rsid="0009173a"/>
    </style:style>
    <style:style style:name="T1" style:family="text">
      <style:text-properties officeooo:rsid="00070c21"/>
    </style:style>
    <style:style style:name="T2" style:family="text">
      <style:text-properties officeooo:rsid="000b407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Risikoanalyse<text:span text:style-name="T1"> </text:span></text:h>
      <text:h text:style-name="Heading_20_2" text:outline-level="2">FAX-06_Risikoanalyse</text:h>
      <text:h text:style-name="Heading_20_2" text:outline-level="2">Hinweis</text:h>
      <text:p text:style-name="P1">Die Risikoanalyse dient der Prüfung, ob die Voraussetzungen für die Erteilung einer Ausnahmegenehmigung nach § 25 KDG-DVO vorliegen. Sie ist für jeden Faxprozess gesondert zu erstellen und berücksichtigt die konkreten Umstände des jeweiligen Einzelfalls. <text:span text:style-name="T2">Die Risikoanalyse ist von der Stelle vorzunehmen, die das Faxgerät betreibt.</text:span></text:p>
      <text:p text:style-name="Text_20_body"/>
      <text:h text:style-name="Heading_20_2" text:outline-level="2">1. Angaben zum Faxprozess</text:h>
      <text:p text:style-name="P1"><text:span text:style-name="Strong_20_Emphasis">Bezeichnung des Faxprozesses</text:span></text:p>
      <text:p text:style-name="Text_20_body"/>
      <text:p text:style-name="P1"><text:span text:style-name="Strong_20_Emphasis">Antragstellende Organisationseinheit</text:span></text:p>
      <text:p text:style-name="P1"><text:span text:style-name="Strong_20_Emphasis"/></text:p>
      <text:p text:style-name="P1"><text:span text:style-name="Strong_20_Emphasis">Aktenzeichen / internes Geschäftszeichen (optional)</text:span></text:p>
      <text:p text:style-name="P1"><text:span text:style-name="Strong_20_Emphasis"/></text:p>
      <text:p text:style-name="P1"><text:span text:style-name="Strong_20_Emphasis">Datum der Risikoanalyse</text:span></text:p>
      <text:h text:style-name="Heading_20_2" text:outline-level="2">2. Beschreibung des Risikos</text:h>
      <text:p text:style-name="P1"><text:span text:style-name="Strong_20_Emphasis">Welche Risiken bestehen bei der vorgesehenen Faxübermittlung für die Rechte und Freiheiten der betroffenen Personen?</text:span></text:p>
      <text:p text:style-name="P1"><text:span text:style-name="Strong_20_Emphasis"/></text:p>
      <text:h text:style-name="Heading_20_2" text:outline-level="2">3. Bewertung der vorgesehenen Schutzmaßnahmen</text:h>
      <text:p text:style-name="P1"><text:span text:style-name="Strong_20_Emphasis">Welche technischen und organisatorischen Maßnahmen bestehen bereits?</text:span></text:p>
      <text:p text:style-name="P1"><text:span text:style-name="Strong_20_Emphasis"/></text:p>
      <text:p text:style-name="P1"><text:span text:style-name="Strong_20_Emphasis">Sind weitere Maßnahmen vorgesehen?</text:span></text:p>
      <text:p text:style-name="P1"><text:span text:style-name="Strong_20_Emphasis"/></text:p>
      <text:p text:style-name="P1"><text:soft-page-break/><text:span text:style-name="Strong_20_Emphasis">Verbleiben trotz der Maßnahmen besondere Risiken?</text:span></text:p>
      <text:p text:style-name="P1"><text:span text:style-name="Strong_20_Emphasis"/></text:p>
      <text:h text:style-name="Heading_20_2" text:outline-level="2">4. Zusammenfassende Bewertung des Risikos</text:h>
      <text:p text:style-name="P1"><text:span text:style-name="Strong_20_Emphasis">Zusammenfassende Einschätzung der verantwortlichen Organisationseinheit</text:span></text:p>
      <text:p text:style-name="P1"/>
      <text:p text:style-name="P1"/>
      <text:p text:style-name="P1"/>
      <text:h text:style-name="Heading_20_2" text:outline-level="2">5. Unterschriften</text:h>
      <text:p text:style-name="P1"><text:span text:style-name="Strong_20_Emphasis"/></text:p>
      <text:p text:style-name="P1"><text:span text:style-name="Strong_20_Emphasis">Erstellt durch</text:span></text:p>
      <text:p text:style-name="P1"><text:span text:style-name="Strong_20_Emphasis"/></text:p>
      <text:p text:style-name="P1"><text:span text:style-name="Strong_20_Emphasis">Funktion</text:span></text:p>
      <text:p text:style-name="P1"><text:span text:style-name="Strong_20_Emphasis"/></text:p>
      <text:p text:style-name="P1"><text:span text:style-name="Strong_20_Emphasis">Datum</text:span></text:p>
      <text:p text:style-name="P1"><text:span text:style-name="Strong_20_Emphasis"/></text:p>
      <text:p text:style-name="P1"><text:span text:style-name="Strong_20_Emphasis">Unterschrift</text:span></text:p>
      <text:p text:style-name="P1"><text:span text:style-name="Strong_20_Emphasis"/></text:p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fo:color="#3465a4" loext:opacity="100%" style:font-name="Liberation Serif" fo:font-family="'Liberation Serif'" style:font-family-generic="roman" style:font-pitch="variable" fo:font-size="20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fo:color="#729fcf" loext:opacity="100%" style:font-name="Liberation Serif" fo:font-family="'Liberation Serif'" style:font-family-generic="roman" style:font-pitch="variable" fo:font-size="16pt" fo:font-weight="bold" style:font-name-asian="Songti SC" style:font-family-asian="'Songti SC'" style:font-family-generic-asian="system" style:font-pitch-asian="variable" style:font-size-asian="18pt" style:font-weight-asian="bold" style:font-name-complex="Arial Unicode MS1" style:font-family-complex="'Arial Unicode M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.071cm" style:contextual-spacing="false" fo:text-align="left" style:justify-single-word="false"/>
      <style:text-properties officeooo:paragraph-rsid="0009173a"/>
    </style:style>
    <style:style style:name="MP2" style:family="paragraph" style:parent-style-name="Standard">
      <style:paragraph-properties fo:margin-top="0cm" fo:margin-bottom="0cm" style:contextual-spacing="false" fo:padding-left="0cm" fo:padding-right="0cm" fo:padding-top="0cm" fo:padding-bottom="0.035cm" fo:border-left="none" fo:border-right="none" fo:border-top="none" fo:border-bottom="0.99pt solid #2f7fa8"/>
      <style:text-properties officeooo:paragraph-rsid="0009173a"/>
    </style:style>
    <style:style style:name="MP3" style:family="paragraph" style:parent-style-name="Footer">
      <style:paragraph-properties fo:padding="0.049cm" fo:border-left="none" fo:border-right="none" fo:border-top="0.06pt solid #000000" fo:border-bottom="none"/>
      <style:text-properties officeooo:paragraph-rsid="0009173a"/>
    </style:style>
    <style:style style:name="MP4" style:family="paragraph" style:parent-style-name="Footer">
      <style:text-properties officeooo:paragraph-rsid="0009173a"/>
    </style:style>
    <style:style style:name="MP5" style:family="paragraph" style:parent-style-name="Standard">
      <style:paragraph-properties fo:margin-top="0cm" fo:margin-bottom="0cm" style:contextual-spacing="false" fo:text-align="center" style:justify-single-word="false"/>
      <style:text-properties fo:font-size="7.5pt" officeooo:paragraph-rsid="0009173a" style:font-size-asian="7.5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 Kopie 1" text:anchor-type="char" svg:x="-0.076cm" svg:y="-1.349cm" svg:width="6.241cm" svg:height="1.875cm" draw:z-index="1"><draw:image xlink:href="Pictures/1000000000000976000002D88BB1D5B0.jpg" xlink:type="simple" xlink:show="embed" xlink:actuate="onLoad" draw:mime-type="image/jpeg"/></draw:frame></text:p>
        <text:p text:style-name="MP2"/>
      </style:header>
      <style:footer>
        <text:p text:style-name="MP3"/>
        <text:p text:style-name="MP4"><text:file-name text:display="name-and-extension">FAX-05_Risikoanalyse.odt</text:file-name><text:page-number text:select-page="current">2</text:page-number><text:tab/><text:tab/><text:page-number style:num-format="01, 02, 03, ..." text:select-page="current">02</text:page-number></text:p>
        <text:p text:style-name="MP5"/>
        <text:p text:style-name="MP5"/>
        <text:p text:style-name="MP5">© 2026 Rechtsanwaltskanzlei Bock · www.anwalt-willich.de · Bearbeiter: RA Michael Bock, LL.M.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ichael Bock</meta:initial-creator>
    <meta:creation-date>2026-07-29T17:22:47.159560000</meta:creation-date>
    <dc:date>2026-07-31T11:49:50.968186000</dc:date>
    <dc:creator>Michael Bock</dc:creator>
    <meta:editing-duration>PT21M47S</meta:editing-duration>
    <meta:editing-cycles>6</meta:editing-cycles>
    <meta:generator>LibreOffice/26.2.3.2$MacOSX_X86_64 LibreOffice_project/70e089b17412e4cb7773e41413306b17a2328c34</meta:generator>
    <meta:document-statistic meta:table-count="0" meta:image-count="1" meta:object-count="0" meta:page-count="2" meta:paragraph-count="24" meta:word-count="137" meta:character-count="1164" meta:non-whitespace-character-count="1049"/>
  </office:meta>
</office:document-meta>
</file>