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000000976000002D88BB1D5B0.jpg" manifest:media-type="image/jpeg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1" style:family="paragraph" style:parent-style-name="Heading_20_2">
      <style:paragraph-properties fo:margin-top="0cm" fo:margin-bottom="0.247cm" style:contextual-spacing="false" fo:line-height="115%"/>
      <style:text-properties officeooo:paragraph-rsid="0016a5ef"/>
    </style:style>
    <style:style style:name="P2" style:family="paragraph" style:parent-style-name="Text_20_body">
      <style:text-properties officeooo:paragraph-rsid="0016a5ef"/>
    </style:style>
    <style:style style:name="P3" style:family="paragraph" style:parent-style-name="Horizontal_20_Line">
      <style:paragraph-properties fo:margin-top="0cm" fo:margin-bottom="0.247cm" style:contextual-spacing="false" fo:line-height="115%"/>
    </style:style>
    <style:style style:name="P4" style:family="paragraph" style:parent-style-name="Text_20_body">
      <style:text-properties officeooo:paragraph-rsid="00171f01"/>
    </style:style>
    <style:style style:name="P5" style:family="paragraph" style:parent-style-name="Text_20_body">
      <style:text-properties fo:font-size="14pt" fo:font-weight="bold" style:font-size-asian="14pt" style:font-weight-asian="bold" style:font-size-complex="14pt" style:font-weight-complex="bold"/>
    </style:style>
    <style:style style:name="T1" style:family="text">
      <style:text-properties officeooo:rsid="00171f01"/>
    </style:style>
    <style:style style:name="T2" style:family="text">
      <style:text-properties officeooo:rsid="0016a5ef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>
        <form:form form:name="unnamed0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  <form:form form:name="unnamed1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Selbstauskunft der empfangenden Stelle</text:h>
      <text:h text:style-name="Heading_20_2" text:outline-level="2">FAX-07_Selbsauskunft der empfangenden Stelle</text:h>
      <text:h text:style-name="P1" text:outline-level="2"/>
      <text:h text:style-name="P1" text:outline-level="2">Hinweis<text:span text:style-name="T1">e zur Selbstauskunft</text:span></text:h>
      <text:p text:style-name="P2">Die nachfolgenden Angaben dienen ausschließlich der Prüfung, ob die Voraussetzungen für die Erteilung einer Ausnahmegenehmigung nach § 25 KDG-DVO vorliegen. Sie ermöglichen es uns als dem Gesetz über den Kirchlichen Datenschutz (KDG) unterliegende Stelle, die gesetzlichen Anforderungen im Rahmen unserer Entscheidung zu erfüllen.</text:p>
      <text:p text:style-name="P2">Bitte beantworten Sie die nachfolgenden Fragen nach bestem Wissen. Mit der Abgabe dieser Selbstauskunft gehen Sie keine vertraglichen Verpflichtungen ein.</text:p>
      <text:h text:style-name="Heading_20_2" text:outline-level="2">I. Angaben zur empfangenden Stelle</text:h>
      <text:p text:style-name="Text_20_body"><text:span text:style-name="Strong_20_Emphasis">Name der Einrichtung / Organisation</text:span></text:p>
      <text:p text:style-name="Text_20_body"><text:span text:style-name="Strong_20_Emphasis"/></text:p>
      <text:p text:style-name="P3"/>
      <text:p text:style-name="P4"><text:span text:style-name="Strong_20_Emphasis"><text:span text:style-name="T1">Anschrift</text:span></text:span></text:p>
      <text:p text:style-name="P2"><text:span text:style-name="Strong_20_Emphasis"/></text:p>
      <text:p text:style-name="P3"/>
      <text:p text:style-name="P2"><text:span text:style-name="Strong_20_Emphasis">Ansprechpartner , </text:span><text:span text:style-name="Strong_20_Emphasis"><text:span text:style-name="T2">Kontaktmöglichkeit (optional)</text:span></text:span></text:p>
      <text:p text:style-name="P2"><text:span text:style-name="Strong_20_Emphasis"/></text:p>
      <text:p text:style-name="P3"/>
      <text:p text:style-name="P2"/>
      <text:h text:style-name="Heading_20_2" text:outline-level="2">II. Angaben zum Faxempfang</text:h>
      <text:p text:style-name="Text_20_body"><text:span text:style-name="Strong_20_Emphasis">1. Bezeichnung des Faxprozesses (soweit bekannt)</text:span></text:p>
      <text:p text:style-name="Text_20_body"><text:span text:style-name="Strong_20_Emphasis"/></text:p>
      <text:p text:style-name="P3"/>
      <text:p text:style-name="Text_20_body"><text:span text:style-name="Strong_20_Emphasis">2. Faxnummer, an die die Unterlagen übermittelt werden sollen</text:span></text:p>
      <text:p text:style-name="Text_20_body"><text:span text:style-name="Strong_20_Emphasis"/></text:p>
      <text:p text:style-name="P3"><text:soft-page-break/></text:p>
      <text:p text:style-name="Text_20_body"><text:span text:style-name="Strong_20_Emphasis">3. Erfolgt die Übermittlung der im Faxprozess vorgesehenen Unterlagen per Fax auf Wunsch oder Veranlassung Ihrer Einrichtung?</text:span></text:p>
      <text:p text:style-name="Text_20_body">☐ Ja</text:p>
      <text:p text:style-name="Text_20_body">☐ Nein</text:p>
      <text:p text:style-name="Text_20_body">☐ Nicht bekannt</text:p>
      <text:p text:style-name="Text_20_body"><text:span text:style-name="Strong_20_Emphasis">4. Ist sichergestellt, dass eingehende Faxsendungen nur von hierzu berechtigten Personen zur Kenntnis genommen werden können?</text:span></text:p>
      <text:p text:style-name="Text_20_body">☐ Ja</text:p>
      <text:p text:style-name="Text_20_body">☐ Nein</text:p>
      <text:p text:style-name="Text_20_body"><text:span text:style-name="Strong_20_Emphasis">5. Bestehen organisatorische Maßnahmen, um eine unbefugte Kenntnisnahme eingehender Faxsendungen zu verhindern?</text:span></text:p>
      <text:p text:style-name="Text_20_body">☐ Ja</text:p>
      <text:p text:style-name="Text_20_body">☐ Nein</text:p>
      <text:p text:style-name="Text_20_body"><text:span text:style-name="Strong_20_Emphasis">6. Sind Ihnen Umstände bekannt, die gegen einen datenschutzgerechten Empfang der im Faxprozess vorgesehenen Faxsendungen sprechen (z. B. technische oder organisatorische Besonderheiten)?</text:span></text:p>
      <text:p text:style-name="Text_20_body">☐ Nein</text:p>
      <text:p text:style-name="Text_20_body">☐ Ja, und zwar:</text:p>
      <text:p text:style-name="Text_20_body"/>
      <text:p text:style-name="P5">Vielen Dank für Ihre Unterstützung.</text:p>
      <text:h text:style-name="Heading_20_2" text:outline-level="2">III. Unterschrift</text:h>
      <text:p text:style-name="Text_20_body"><text:span text:style-name="Strong_20_Emphasis">Ort, Datum</text:span></text:p>
      <text:p text:style-name="Text_20_body"><text:span text:style-name="Strong_20_Emphasis"/></text:p>
      <text:p text:style-name="Text_20_body"><text:span text:style-name="Strong_20_Emphasis">Name, </text:span><text:span text:style-name="Strong_20_Emphasis"><text:span text:style-name="T2">Vorname</text:span></text:span></text:p>
      <text:p text:style-name="Text_20_body"><text:span text:style-name="Strong_20_Emphasis">Funktion</text:span></text:p>
      <text:p text:style-name="Text_20_body"><text:span text:style-name="Strong_20_Emphasis"/></text:p>
      <text:p text:style-name="Text_20_body"><text:span text:style-name="Strong_20_Emphasis">Unterschrift</text:span></text:p>
      <text:p text:style-name="Text_20_body"><text:soft-page-break/><text:span text:style-name="Strong_20_Emphasis"/></text:p>
      <text:p text:style-name="Text_20_body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fo:color="#729fcf" loext:opacity="100%" style:font-name="Liberation Serif" fo:font-family="'Liberation Serif'" style:font-family-generic="roman" style:font-pitch="variable" fo:font-size="16pt" fo:font-weight="bold" style:font-name-asian="Songti SC" style:font-family-asian="'Songti SC'" style:font-family-generic-asian="system" style:font-pitch-asian="variable" style:font-size-asian="18pt" style:font-weight-asian="bold" style:font-name-complex="Arial Unicode MS1" style:font-family-complex="'Arial Unicode M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fo:color="#729fcf" loext:opacity="100%" style:font-name="Liberation Serif" fo:font-family="'Liberation Serif'" style:font-family-generic="roman" style:font-pitch="variable" fo:font-size="14pt" fo:font-weight="bold" style:font-name-asian="Songti SC" style:font-family-asian="'Songti SC'" style:font-family-generic-asian="system" style:font-pitch-asian="variable" style:font-size-asian="14pt" style:font-weight-asian="bold" style:font-name-complex="Arial Unicode MS1" style:font-family-complex="'Arial Unicode MS'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fo:color="#5983b0" loext:opacity="100%" style:font-name="Liberation Serif" fo:font-family="'Liberation Serif'" style:font-family-generic="roman" style:font-pitch="variable" fo:font-size="20pt" fo:font-weight="bold" style:font-name-asian="Songti SC" style:font-family-asian="'Songti SC'" style:font-family-generic-asian="system" style:font-pitch-asian="variable" style:font-size-asian="24pt" style:font-weight-asian="bold" style:font-name-complex="Arial Unicode MS1" style:font-family-complex="'Arial Unicode MS'" style:font-family-generic-complex="system" style:font-pitch-complex="variable" style:font-size-complex="24pt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top="0cm" fo:margin-bottom="0.071cm" style:contextual-spacing="false" fo:text-align="left" style:justify-single-word="false"/>
      <style:text-properties officeooo:paragraph-rsid="00175f0d"/>
    </style:style>
    <style:style style:name="MP2" style:family="paragraph" style:parent-style-name="Standard">
      <style:paragraph-properties fo:margin-top="0cm" fo:margin-bottom="0cm" style:contextual-spacing="false" fo:padding-left="0cm" fo:padding-right="0cm" fo:padding-top="0cm" fo:padding-bottom="0.035cm" fo:border-left="none" fo:border-right="none" fo:border-top="none" fo:border-bottom="0.99pt solid #2f7fa8"/>
      <style:text-properties officeooo:paragraph-rsid="00175f0d"/>
    </style:style>
    <style:style style:name="MP3" style:family="paragraph" style:parent-style-name="Footer">
      <style:paragraph-properties fo:padding="0.049cm" fo:border-left="none" fo:border-right="none" fo:border-top="0.06pt solid #000000" fo:border-bottom="none"/>
      <style:text-properties officeooo:paragraph-rsid="00182f84"/>
    </style:style>
    <style:style style:name="MP4" style:family="paragraph" style:parent-style-name="Footer">
      <style:text-properties officeooo:paragraph-rsid="00182f84"/>
    </style:style>
    <style:style style:name="MP5" style:family="paragraph" style:parent-style-name="Standard">
      <style:paragraph-properties fo:margin-top="0cm" fo:margin-bottom="0cm" style:contextual-spacing="false" fo:text-align="center" style:justify-single-word="false"/>
      <style:text-properties fo:font-size="7.5pt" officeooo:paragraph-rsid="00182f84" style:font-size-asian="7.5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Bild1 Kopie 1 Kopie 1" text:anchor-type="char" svg:x="-0.076cm" svg:y="-1.349cm" svg:width="6.241cm" svg:height="1.875cm" draw:z-index="2"><draw:image xlink:href="Pictures/1000000000000976000002D88BB1D5B0.jpg" xlink:type="simple" xlink:show="embed" xlink:actuate="onLoad" draw:mime-type="image/jpeg"/></draw:frame></text:p>
        <text:p text:style-name="MP2"/>
      </style:header>
      <style:footer>
        <text:p text:style-name="MP3"/>
        <text:p text:style-name="MP4"><text:file-name text:display="name-and-extension">FAX-07_Selbsauskunft der empfangenden Stelle.odt</text:file-name><text:page-number text:select-page="current">3</text:page-number><text:tab/><text:page-number style:num-format="01, 02, 03, ..." text:select-page="current">03</text:page-number></text:p>
        <text:p text:style-name="MP5"/>
        <text:p text:style-name="MP5"/>
        <text:p text:style-name="MP5">© 2026 Rechtsanwaltskanzlei Bock · www.anwalt-willich.de · Bearbeiter: RA Michael Bock, LL.M.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Michael Bock</meta:initial-creator>
    <meta:creation-date>2026-07-29T17:35:24.874143000</meta:creation-date>
    <dc:date>2026-07-31T10:26:46.958579000</dc:date>
    <dc:creator>Michael Bock</dc:creator>
    <meta:editing-duration>PT41M18S</meta:editing-duration>
    <meta:editing-cycles>9</meta:editing-cycles>
    <meta:generator>LibreOffice/26.2.3.2$MacOSX_X86_64 LibreOffice_project/70e089b17412e4cb7773e41413306b17a2328c34</meta:generator>
    <meta:document-statistic meta:table-count="0" meta:image-count="1" meta:object-count="0" meta:page-count="3" meta:paragraph-count="33" meta:word-count="226" meta:character-count="1706" meta:non-whitespace-character-count="1513"/>
  </office:meta>
</office:document-meta>
</file>